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5c8b8fe769a68ccd1440350dfcb40f2c.jpg"/>
  <manifest:file-entry manifest:media-type="image/png" manifest:full-path="Pictures/361a6140eee37a7fcb211a17d231bf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wiki.containt.org/doku.php?id=sp:outerspace">zurück zur Docking-Sation</text:a></text:span></text:p>
      <text:p text:style-name="Text_20_body"><draw:frame draw:style-name="media" draw:name="" text:anchor-type="as-char" draw:z-index="0" svg:width="2.64583333333cm" svg:height="2.67229166667cm"><draw:image xlink:href="Pictures/5c8b8fe769a68ccd1440350dfcb40f2c.jpg" xlink:type="simple" xlink:show="embed" xlink:actuate="onLoad"/></draw:frame><draw:frame draw:style-name="media" draw:name="" text:anchor-type="as-char" draw:z-index="0" svg:width="2.64583333333cm" svg:height="2.27541666667cm"><draw:image xlink:href="Pictures/361a6140eee37a7fcb211a17d231bf0f.png" xlink:type="simple" xlink:show="embed" xlink:actuate="onLoad"/></draw:frame></text:p>
      <text:h text:style-name="Heading_20_1" text:outline-level="1"><text:bookmark-start text:name="aufgaben_der_ag_oeffentlichkeitsarbeit_und_koordination_office"/>Aufgaben der AG Öffentlichkeitsarbeit und Koordination / Office<text:bookmark-end text:name="aufgaben_der_ag_oeffentlichkeitsarbeit_und_koordination_office"/></text:h>
      <text:p text:style-name="Text_20_body"><text:span text:style-name="Strong_20_Emphasis">Die AG ÖKo, kurz: „Office“, ist neben der „AVV“ <text:span text:style-name="Emphasis">(Abteilungsvertretungsversammlung)</text:span> eine wichtige Schnittstelle zwischen den Projektgruppen und sucht dringend aktive Unterstützung.</text:span></text:p>
      <text:p text:style-name="Text_20_body"><text:span text:style-name="underline">Tätigkeitsbereiche der AG ÖKo sind:</text:span></text:p>
      <text:p text:style-name="Text_20_body"><text:span text:style-name="Strong_20_Emphasis"><text:span text:style-name="underline">Organisationsentwicklung </text:span></text:span>
Die AG ÖKo-Mitglieder tüfteln an Ideen und Konzepten, wie die Abläufe innerhalb des Umschlagplatzes geschmeidig, transparent und demokratisch gestaltet werden können. Hier arbeitet die AG verstärkt und vor allem über das Wiki zusammen mit der AG Design. Die Kommunikation über die Arbeitsgruppen hinweg soll lebhaft, überschaubar, nachvollziehbar gestaltet werden. Leitgedanke bei diesen Bemühungen ist die Frage, wie die Verständigung unter den Mitgliedern verbessert werden kann und wie greifbare Beteiligungsmöglichkeiten für Einzelne aufgezeigt werden können, ohne diese zu überfordern. Dabei besteht der Anspruch flacher Hierarchien und einer möglichst diskriminierungsfreien Kommunikation, damit die Arbeit allen Spaß macht. Wichtige Inhalte sind außerdem die Organisation und Moderation von Kaffeekränzchen und Mitgliederversammlungen. Eine gute Vorbereitung von Treffen bildet die Grundlage für zielorientierte Diskussionen. Bei Kommunikationsproblemem ist die Office gefragt, Mediationen, Supervisionen oder Zukunftswerkstätten zu organisieren und dazu professionelle Gesprächsleitungen heranzuziehen, wenn dies erforderlich scheint. </text:p>
      <text:p text:style-name="Text_20_body"><text:span text:style-name="Strong_20_Emphasis"><text:span text:style-name="underline">Projektentwicklung</text:span></text:span>
Die AG ÖKo steht außerdem vor der großen Herausforderung, ein Projekt mit wenig Geld und einer Menge guter Ideen seinem Ziel näher zu bringen. Dazu ist es notwendig, zahlreiche  Vorgänge am <text:span text:style-name="Emphasis">Umschlagplatz</text:span> auf dem Schirm zu haben. Es müssen Chancen sondiert, Realisierungen abgeklopft, kreative Lösungen gefunden und Finanzierungsmodelle ausgelotet werden. Die Entscheidungen des Vereins müssen durch die AG ÖKo souverän nach außen vertreten werden. Die AG ÖKo ist außerdem „Seismograph für fehlenden Inhalt“ - das heißt sie wirft wichtige inhaltliche Fragen auf wo Klärungsbedarf besteht, betreibt dadurch zukunftsorientierte Problemprophylaxe und setzt sich mit dem Gedanken des „Umschlagplatzes von morgen“ auseinander. </text:p>
      <text:p text:style-name="Text_20_body"><text:span text:style-name="Strong_20_Emphasis"><text:span text:style-name="underline">Öffentlichkeitsarbeit</text:span></text:span>
Ab und zu ein Interview zu geben und Pressemitteilungen zu verfassen macht noch keine gute Öffentlichkeitsarbeit aus. Im Bereich der internen sowie externen Public Relations und der geplanten <text:a xlink:type="simple" xlink:href="http://wiki.containt.org/doku.php?id=container:kampagnenkonzept">Kampagne</text:a> ist vor allem im Zusammenhang mit ehrenamtlicher Arbeit, begrentzem Budget und Ressourcen Kreativität und Fantasie gefragt. Trotz dieser besonderen Umstände gibt es bis heute bereits zahlreiche gute Ergebnisse deren Entwicklung viel Spaß gemacht hat. Auch in diesem Bereich arbeitet die AG ÖKo eng mit der AG Design zusammen. Brainstormings und konstruktive Diskussionen prägen die Besprechungen. Wo die AG ÖKo den Inhalt liefert, sorgt  die AG Design für die Verpackung. </text:p>
      <text:p text:style-name="Text_20_body">Zu einer wirksamen Öffentlichkeitsarbeit gehört auch die aktive Vernetzung mit anderen Projekten, Netzwerken und Initiativen und die Beteiligung am öffentlichen kulturpolitischen Dialog, das heißt Präsenz an runden Tischen, in den Gremien der Stadt und bei Netzwerktreffen. Durch unsere Teilnahme nimmt der Umschlagplatz mit seinen Idee Einfluss auf den Dialog und hat den Fuß in der Tür von morgen.</text:p>
      <text:p text:style-name="Text_20_body"><text:span text:style-name="Strong_20_Emphasis"><text:span text:style-name="underline">Dokumentation</text:span></text:span>
Viele Gründe sprechen für eine umfassende Projekt-Dokumentation. In unserer AG arbeiten wir nicht nur daran, die technischen Voraussetzungen hierfür, sondern auch Akzeptanz bei den Mitlgiedern zu schaffen. Ziel ist die Sensibilisierung für die Wichtigkeit der Doku und die Unterstützung der anderen AG bei derselben. Dabei soll sowohl Text, als auch Photo und Video mit in die Dokumentation einbezogen werden. In dieses Feld gehört auch die Korrespondenz und der Kontakt mit externen DokumentatorInnen. </text:p>
      <text:p text:style-name="Text_20_body"><text:span text:style-name="Strong_20_Emphasis"><text:span text:style-name="underline">Verwaltung</text:span></text:span>
Die AG ÖKo hält den Kontakt zu unseren Ansprechpartnern bei der Stadt und deren Institutionen und übernimmt einen bunten Mix an verwalterischen und organisatorischen Aufgaben. Solange sich noch kein Kassenwart gefunden hat, unterstützt die AG ÖKo den Vorstand bei der Verwaltungs- und Buchführungsarbeit. Im Bereich des Gemeinnützigkeits-Steuerrechts holt sie nötige Informationen ein und arbeitet hier eng mit der AG Struktur zusammen. </text:p>
      <text:h text:style-name="Heading_20_1" text:outline-level="1"><text:bookmark-start text:name="du"/>Du ...<text:bookmark-end text:name="du"/></text:h>
      <text:list text:style-name="List_20_1">
        <text:list-item>
          <text:p text:style-name="Text_20_body"> <text:span text:style-name="Strong_20_Emphasis">Du bist gut darin, Zusammenhänge zu erfassen oder hast eine Affinität zum Verfassen von Texten?</text:span> Bring mit uns die Idee des Umschlagplatzes auf den Punkt!</text:p>
        </text:list-item>
        <text:list-item>
          <text:p text:style-name="Text_20_body"> <text:span text:style-name="Strong_20_Emphasis">Die dezentrale Zusammenarbeit mit Anderen über Tools wie Wiki, Skype und Onlinekalender schreckt dich nicht ab? Du hast ein Talent im Organisieren, diskutierst gerne zielorientiert und bist zuverlässig?</text:span> Herzlich Willkommen im Rechenzentrum des Umschlagplatzes ;)</text:p>
        </text:list-item>
        <text:list-item>
          <text:p text:style-name="Text_20_body"> <text:span text:style-name="Strong_20_Emphasis">Du kannst mit Fotoapparat / Kamera / Aufnahmegerät / Mikro oder Bearbeitungssoftware umgehen und stellst die richtigen Fragen?</text:span> Bastle mit uns am Gedächtnis des <text:span text:style-name="Emphasis">Umschlagplatz'</text:span> und hilf mit, das Projekt transparenter zu gestalten. </text:p>
        </text:list-item>
        <text:list-item>
          <text:p text:style-name="Text_20_body"> <text:span text:style-name="Strong_20_Emphasis">Die Organisation und Moderation von Treffen ist dein Ding? Du bist einE guteR VermittlerIN und hast stets den roten Faden im Blick?</text:span> Putz mit uns die Kommunikationskanäle am Umschlagplatz…</text:p>
        </text:list-item>
      </text:list>
      <text:p text:style-name="Text_20_body"><text:span text:style-name="underline">Wenn Du eine oder mehrere der Fragen mit ja beantworten kannst, freuen wir uns auf dich! 
Lass dich nicht abschrecken: bei der Einarbeitung in die einzelnen Tätigkeitsbereich unterstützen wir dich wo es geht ;)</text:span></text:p>
      <text:p text:style-name="Text_20_body">Du kannst dich jederzeit bei <text:span text:style-name="Strong_20_Emphasis">office@umschlagplatz.org</text:span> melden.</text:p>
      <text:p text:style-name="Text_20_body"><text:span text:style-name="Strong_20_Emphasis"><text:a xlink:type="simple" xlink:href="http://wiki.containt.org/doku.php?id=sp:outerspace">zurück zur Docking-Sation</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