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9bbbae35d9c233978fbd22e27be42e1f.jpg"/>
  <manifest:file-entry manifest:media-type="image/jpeg" manifest:full-path="Pictures/16b8d4e1c0a56637ccaa6e7ee692d472.jpg"/>
  <manifest:file-entry manifest:media-type="image/jpeg" manifest:full-path="Pictures/3ac2f8fb72abafc8dbd3d3a7ce8c5a8a.jpg"/>
  <manifest:file-entry manifest:media-type="image/jpeg" manifest:full-path="Pictures/70ca35eda73afd31352d934abf501b6c.jpg"/>
  <manifest:file-entry manifest:media-type="image/jpeg" manifest:full-path="Pictures/18b4156930f58387fd0b05653d67f7b0.jpg"/>
  <manifest:file-entry manifest:media-type="image/jpeg" manifest:full-path="Pictures/14821234ff6432e60c9c636a43c142ce.jpg"/>
  <manifest:file-entry manifest:media-type="image/jpeg" manifest:full-path="Pictures/cac6fc9f5d706654d7c30098ae191464.jpg"/>
  <manifest:file-entry manifest:media-type="image/jpeg" manifest:full-path="Pictures/3f275b80ee82894431936233a29f5099.jpg"/>
  <manifest:file-entry manifest:media-type="image/jpeg" manifest:full-path="Pictures/620a6aae50521a6ada1d4661f382ddea.jpg"/>
  <manifest:file-entry manifest:media-type="image/jpeg" manifest:full-path="Pictures/bc343296d842c8a69d9841287449c018.jpg"/>
  <manifest:file-entry manifest:media-type="image/jpeg" manifest:full-path="Pictures/27814525e33382a2d7d8f5911c388077.jpg"/>
  <manifest:file-entry manifest:media-type="image/jpeg" manifest:full-path="Pictures/35793c1a7924e769358ba3b4ae687489.jpg"/>
  <manifest:file-entry manifest:media-type="image/png" manifest:full-path="Pictures/0d4c37169ea795f8a6d834934f1e29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a xlink:type="simple" xlink:href="http://wiki.containt.org/doku.php?id=public:newsletter_2016_2_kurz">Zum letzten Newsletter</text:a></text:span></text:p>
      <text:h text:style-name="Heading_20_1" text:outline-level="1"><text:bookmark-start text:name="contain_t_-_newsletter_2016_3"/>CONTAIN'T - NEWSLETTER 2016 #3<text:bookmark-end text:name="contain_t_-_newsletter_2016_3"/></text:h>
      <text:h text:style-name="Heading_20_1" text:outline-level="1"><text:bookmark-start text:name="contain_t-relaunch_2016"/>CONTAIN'T-RELAUNCH 2016!<text:bookmark-end text:name="contain_t-relaunch_2016"/></text:h>
      <text:p text:style-name="Text_20_body"><draw:frame draw:style-name="mediacenter" draw:name="in den Startlöchern für die Containercity Legend" text:anchor-type="paragraph" draw:z-index="0" svg:width="23.8125cm" style:rel-width="100%"><draw:text-box><text:p text:style-name="legendcenter"><draw:frame draw:style-name="mediacenter" draw:name="in den Startlöchern für die Containercity" text:anchor-type="paragraph" draw:z-index="0" svg:width="23.8125cm" style:rel-width="100%" svg:height="6.746875cm" style:rel-height="scale"><draw:image xlink:href="Pictures/9bbbae35d9c233978fbd22e27be42e1f.jpg" xlink:type="simple" xlink:show="embed" xlink:actuate="onLoad"/></draw:frame>in den Startlöchern für die Containercity</text:p></draw:text-box></draw:frame></text:p>
      <text:p text:style-name="Text_20_body">Das Thermometer hat die ersten Ü30-Partys abgefeiert und Staubwolken hängen über den gestapelten, bunten Trapezblechkisten vor der Wagenhalle. Der Countdown bis zum Containercity-Richtfest tickt und damit rückt endlich auch das lang ersehnte contain't - Relaunch in greifbare Nähe. Bald schon könnt ihr uns also wieder ganz real besuchen kommen! Höchste Zeit für ein Update mit einer Packliste für den ereignisreichen Spätsommer…</text:p>
      <text:h text:style-name="Heading_20_1" text:outline-level="1"><text:bookmark-start text:name="baustellen-newselefantenballet_punktlandungen"/>1. BAUSTELLEN-NEWS: ELEFANTENBALLET &amp; PUNKTLANDUNGEN<text:bookmark-end text:name="baustellen-newselefantenballet_punktlandungen"/></text:h>
      <text:p text:style-name="Text_20_body"><draw:frame draw:style-name="media" draw:name="Vergrößerung der Werkstatt Legend" text:anchor-type="as-char" draw:z-index="0" svg:width="8.20208333333cm"><draw:text-box><text:p text:style-name="legendcenter"><draw:frame draw:style-name="media" draw:name="Vergrößerung der Werkstatt" text:anchor-type="as-char" draw:z-index="0" svg:width="8.20208333333cm" svg:height="4.60375cm"><draw:image xlink:href="Pictures/16b8d4e1c0a56637ccaa6e7ee692d472.jpg" xlink:type="simple" xlink:show="embed" xlink:actuate="onLoad"/></draw:frame>Vergrößerung der Werkstatt</text:p></draw:text-box></draw:frame> <draw:frame draw:style-name="media" draw:name="mobile Streifenfundamente Legend" text:anchor-type="as-char" draw:z-index="0" svg:width="8.20208333333cm"><draw:text-box><text:p text:style-name="legendcenter"><draw:frame draw:style-name="media" draw:name="mobile Streifenfundamente" text:anchor-type="as-char" draw:z-index="0" svg:width="8.20208333333cm" svg:height="4.60375cm"><draw:image xlink:href="Pictures/3ac2f8fb72abafc8dbd3d3a7ce8c5a8a.jpg" xlink:type="simple" xlink:show="embed" xlink:actuate="onLoad"/></draw:frame>mobile Streifenfundamente</text:p></draw:text-box></draw:frame> <draw:frame draw:style-name="media" draw:name="mobile Streifenfundamente Legend" text:anchor-type="as-char" draw:z-index="0" svg:width="8.20208333333cm"><draw:text-box><text:p text:style-name="legendcenter"><draw:frame draw:style-name="media" draw:name="mobile Streifenfundamente" text:anchor-type="as-char" draw:z-index="0" svg:width="8.20208333333cm" svg:height="4.60375cm"><draw:image xlink:href="Pictures/70ca35eda73afd31352d934abf501b6c.jpg" xlink:type="simple" xlink:show="embed" xlink:actuate="onLoad"/></draw:frame>mobile Streifenfundamente</text:p></draw:text-box></draw:frame></text:p>
      <text:p text:style-name="Text_20_body">Wir haben ordentlich geklotzt, um bis Ende dieser Woche unser geplantes Container-Ensemble aufzustellen und direkt mit der ersten Veranstaltung starten zu können. Dazu wurden unserer künftigen Containerburg ein paar ordentliche Betonschuhe verpasst und die offene Werkstatt erweitert. Die Mitglieder des Kunstvereins machen sich ebenfalls startklar für den Auszug aus der Wagenhalle.</text:p>
      <text:p text:style-name="Text_20_body"><draw:frame draw:style-name="media" draw:name="Punktlandungen Legend" text:anchor-type="as-char" draw:z-index="0" svg:width="8.20208333333cm"><draw:text-box><text:p text:style-name="legendcenter"><draw:frame draw:style-name="media" draw:name="Punktlandungen" text:anchor-type="as-char" draw:z-index="0" svg:width="8.20208333333cm" svg:height="4.60375cm"><draw:image xlink:href="Pictures/18b4156930f58387fd0b05653d67f7b0.jpg" xlink:type="simple" xlink:show="embed" xlink:actuate="onLoad"/></draw:frame>Punktlandungen</text:p></draw:text-box></draw:frame> <draw:frame draw:style-name="media" draw:name="Elefantenballet Legend" text:anchor-type="as-char" draw:z-index="0" svg:width="8.20208333333cm"><draw:text-box><text:p text:style-name="legendcenter"><draw:frame draw:style-name="media" draw:name="Elefantenballet" text:anchor-type="as-char" draw:z-index="0" svg:width="8.20208333333cm" svg:height="4.60375cm"><draw:image xlink:href="Pictures/14821234ff6432e60c9c636a43c142ce.jpg" xlink:type="simple" xlink:show="embed" xlink:actuate="onLoad"/></draw:frame>Elefantenballet</text:p></draw:text-box></draw:frame> <draw:frame draw:style-name="media" draw:name="erster Straßenzug Legend" text:anchor-type="as-char" draw:z-index="0" svg:width="8.20208333333cm"><draw:text-box><text:p text:style-name="legendcenter"><draw:frame draw:style-name="media" draw:name="erster Straßenzug" text:anchor-type="as-char" draw:z-index="0" svg:width="8.20208333333cm" svg:height="4.60375cm"><draw:image xlink:href="Pictures/cac6fc9f5d706654d7c30098ae191464.jpg" xlink:type="simple" xlink:show="embed" xlink:actuate="onLoad"/></draw:frame>erster Straßenzug</text:p></draw:text-box></draw:frame></text:p>
      <text:p text:style-name="Text_20_body">Das Wagenhallenvorfeld wurde aufbereitet, Straßenzüge angelegt, Punktfundamente gesetzt und die ersten Container platziert. Das Gelände nimmt Gestalt an! </text:p>
      <text:p text:style-name="Horizontal_20_Line"/>
      <text:p text:style-name="Text_20_body"><text:span text:style-name="Strong_20_Emphasis">Aufgepasst:</text:span>
<text:span text:style-name="Emphasis">Ab morgen, Dienstag 18.7. bis einschl. Freitag 22.7. suchen wir noch händeringend Supporter_innen beim Container-Aufbau und für unser Wochenend-Event. Kurzentschlossene überraschen uns mit einer <text:span text:style-name="Strong_20_Emphasis">eMail an office@containt.org</text:span> oder einer FB-Nachricht.</text:span></text:p>
      <text:p text:style-name="Horizontal_20_Line"/>
      <text:p text:style-name="Text_20_body">Um der zukünftigen Containercity Leben einzuhauchen, gibt es Anfang August ein Festival der besonderen Art…</text:p>
      <text:h text:style-name="Heading_20_1" text:outline-level="1"><text:bookmark-start text:name="festival_mal_andersbauschule_2016"/>2. FESTIVAL MAL ANDERS: BAUSCHULE 2016 !<text:bookmark-end text:name="festival_mal_andersbauschule_2016"/></text:h>
      <text:p text:style-name="Text_20_body"><text:span text:style-name="Source_20_Text">
&lt;body&gt;
&lt;iframe src="//giphy.com/embed/26BRpta8YL9jNUufS" width="180" height="180" align="left" frameBorder="1" class="giphy-embed" allowFullScreen&gt;&lt;/iframe&gt;
&lt;/body&gt;
</text:span>Von 06.08. - 13.08.2016 findet an der Wagenhalle eine Bauschule statt um die geplante Containercity im Rahmen eines Baufestivals zu verwirklichen. Im Vordergrund stehen dabei die Gemeinschafts- und Außenflächen, der Innenausbau der Container sowie die Dokumentation des Bauprozesses. Die Bauschule bietet die Möglichkeit in einem einzigartigen Umfeld handwerkliche Fähigkeiten zu erwerben, an Exkursionen, Filmvorführungen, Workshops und Vorträgen zum Thema „urbane Räume“ teilzunehmen. Am 13.08. mündet das Festival in einem öffentlichen Abschlussfest mit einer Ausstellung der Arbeitsergebnisse. <text:span text:style-name="Strong_20_Emphasis">Infos zur Bauschule und zur Anmeldung findet ihr in der gesonderten eMail, die wir im Anschluss an den Newsletter versenden.</text:span></text:p>
      <text:h text:style-name="Heading_20_1" text:outline-level="1"><text:bookmark-start text:name="veranstaltungen"/>3. VERANSTALTUNGEN<text:bookmark-end text:name="veranstaltungen"/></text:h>
      <text:h text:style-name="Heading_20_2" text:outline-level="2"><text:bookmark-start text:name="koerpaklauz_album-release-party_reggaeboys_deutschland_welt-tour-stop_contain_t"/>"Körpaklauz" Album-Release-Party &amp; "Reggaeboys Deutschland" Welt-Tour-Stop @ contain't !!!<text:bookmark-end text:name="koerpaklauz_album-release-party_reggaeboys_deutschland_welt-tour-stop_contain_t"/></text:h>
      <text:p text:style-name="Text_20_body"><text:span text:style-name="Strong_20_Emphasis">Freitag, 22.7. / 18:00 -22:00 Uhr</text:span></text:p>
      <text:p text:style-name="Text_20_body"><draw:frame draw:style-name="media" draw:name="Koerpa Klauz Album Release &amp; Reggae Boys Deutschland Welttourstop Legend" text:anchor-type="as-char" draw:z-index="0" svg:width="23.8125cm" style:rel-width="100%"><draw:text-box><text:p text:style-name="legendcenter"><draw:frame draw:style-name="media" draw:name="Koerpa Klauz Album Release &amp; Reggae Boys Deutschland Welttourstop" text:anchor-type="as-char" draw:z-index="0" svg:width="23.8125cm" style:rel-width="100%" svg:height="8.969375cm" style:rel-height="scale"><draw:image xlink:href="Pictures/3f275b80ee82894431936233a29f5099.jpg" xlink:type="simple" xlink:show="embed" xlink:actuate="onLoad"/></draw:frame>Koerpa Klauz Album Release &amp; Reggae Boys Deutschland Welttourstop</text:p></draw:text-box></draw:frame></text:p>
      <text:p text:style-name="Text_20_body"><text:span text:style-name="Source_20_Text">
&lt;iframe width="476" height="268" align="left" frameBorder="1" src="https://www.youtube.com/embed/wC-SDoQqH5A" frameborder="0" allowfullscreen&gt;&lt;/iframe&gt;
</text:span></text:p>
      <text:p text:style-name="Text_20_body"><text:span text:style-name="Strong_20_Emphasis"><text:span text:style-name="Emphasis">Körperklauz</text:span></text:span>
Premiére des neuen Körpa Klauz Albums! Mit dem an diesem Abend erscheinenden Tonträger „Die Verhältnisse zum Tanzen bringen“ wird der Großmeinster des Comedy-Guerilla Entertainments ein weiteres Kapitel seiner HipHop-Geschichte fertigschreiben. <text:a xlink:type="simple" xlink:href="http://koerpa-klauz.de">http://koerpa-klauz.de</text:a></text:p>
      <text:p text:style-name="Text_20_body"><text:span text:style-name="Strong_20_Emphasis"><text:span text:style-name="Emphasis">Reggaeboys Deutschland</text:span></text:span>
77152 Kilometer. 141 Tage. 25 Länder. Die volltätowierten Frührentner mobilisieren ihre letzten Kraftreserven für das Finale der sagenumwobenen „Worldwide Visible Tour 2016“. Mit eisernem Willen folgen sie ihrer Vision: Reggae sichtbar machen! <text:a xlink:type="simple" xlink:href="http://reggaeboys.de/">http://reggaeboys.de/</text:a></text:p>
      <text:p text:style-name="Text_20_body"><text:span text:style-name="Strong_20_Emphasis">18:00 Uhr:</text:span> WARM UP mit BBQ, Sonne, Graffiti Fun Battle und freshen Beats (Anmeldung vor Ort)
<text:span text:style-name="Strong_20_Emphasis">20:00 Uhr:</text:span> Konzertstart (pünktlich)
<text:span text:style-name="Strong_20_Emphasis">22:00 Uhr:</text:span> Ende Gelände</text:p>
      <text:h text:style-name="Heading_20_2" text:outline-level="2"><text:bookmark-start text:name="containercity_richtfest"/>Containercity Richtfest<text:bookmark-end text:name="containercity_richtfest"/></text:h>
      <text:p text:style-name="Text_20_body"><text:span text:style-name="Strong_20_Emphasis">Samstag, 23.7. / 17:00 Uhr</text:span></text:p>
      <text:p text:style-name="Text_20_body">Geschafft! Nachdem alle Fundamente gesetzt und Container platziert sind feiern wir am 23.7.2016 gemeinsam mit den anderen Projekten der Containercity Richtfest im familiären Rahmen. Wer einen Blick auf die schroffe Containercity-Hardware werfen möchte, ist ab 17 Uhr herzlich eingeladen, auf ein Kaltgetränk vorbeizuschauen und sich ein Bild vom Baufeld zu machen. </text:p>
      <text:p text:style-name="Text_20_body"><text:span text:style-name="Strong_20_Emphasis">Nicht-öffentliches Chill &amp; Grill für Mitglieder und Friends. Kein nächtliches Unterhaltungsprogramm!</text:span></text:p>
      <text:h text:style-name="Heading_20_2" text:outline-level="2"><text:bookmark-start text:name="baufestival_events"/>Baufestival Events<text:bookmark-end text:name="baufestival_events"/></text:h>
      <text:p text:style-name="Text_20_body">Teilnehmer_innen an der Bauschule kommen in den Genuss eines spannenden Begleitprogramms: </text:p>
      <text:p text:style-name="Text_20_body"><draw:frame draw:style-name="media" draw:name="Bauschulen Begleitprogramm Legend" text:anchor-type="as-char" draw:z-index="0" svg:width="23.8125cm" style:rel-width="100%"><draw:text-box><text:p text:style-name="legendcenter"><draw:frame draw:style-name="media" draw:name="Bauschulen Begleitprogramm" text:anchor-type="as-char" draw:z-index="0" svg:width="23.8125cm" style:rel-width="100%" svg:height="11.4829166667cm" style:rel-height="scale"><draw:image xlink:href="Pictures/620a6aae50521a6ada1d4661f382ddea.jpg" xlink:type="simple" xlink:show="embed" xlink:actuate="onLoad"/></draw:frame>Bauschulen Begleitprogramm</text:p></draw:text-box></draw:frame></text:p>
      <text:p text:style-name="Text_20_body"><text:span text:style-name="Strong_20_Emphasis">Samstag, 13.08.2016</text:span>
Große öffentliche Abschlussausstellung mit künstlerischem Rahmenprogramm </text:p>
      <text:p text:style-name="Text_20_body">… weitere Infos folgen im nächsten Newsletter</text:p>
      <text:h text:style-name="Heading_20_2" text:outline-level="2"><text:bookmark-start text:name="containercity_opening8.10.2016"/>Containercity Opening: 8.10.2016<text:bookmark-end text:name="containercity_opening8.10.2016"/></text:h>
      <text:p text:style-name="Text_20_body"><draw:frame draw:style-name="medialeft" draw:name="Containercity Go! Legend" text:anchor-type="paragraph" draw:z-index="0" svg:width="11.90625cm"><draw:text-box><text:p text:style-name="legendcenter"><draw:frame draw:style-name="medialeft" draw:name="Containercity Go!" text:anchor-type="paragraph" draw:z-index="0" svg:width="11.90625cm" svg:height="6.69395833333cm"><draw:image xlink:href="Pictures/bc343296d842c8a69d9841287449c018.jpg" xlink:type="simple" xlink:show="embed" xlink:actuate="onLoad"/></draw:frame>Containercity Go!</text:p></draw:text-box></draw:frame></text:p>
      <text:p text:style-name="Text_20_body">.
.
.
.
<text:span text:style-name="Strong_20_Emphasis"> Save the Date: 08.10.2016 !!! </text:span>
<text:span text:style-name="Strong_20_Emphasis">Große öffentliche Eröffnung der Containercity:</text:span>
.
.
.
.
.</text:p>
      <text:h text:style-name="Heading_20_1" text:outline-level="1"><text:bookmark-start text:name="finanzenfallen_stolpersteine_ueberraschungen"/>4. FINANZEN: FALLEN, STOLPERSTEINE &amp; ÜBERRASCHUNGEN<text:bookmark-end text:name="finanzenfallen_stolpersteine_ueberraschungen"/></text:h>
      <text:h text:style-name="Heading_20_2" text:outline-level="2"><text:bookmark-start text:name="finanzieller_schaden_durch_gewissenlosigkeit_und_betrug"/>Finanzieller Schaden durch Gewissenlosigkeit und Betrug<text:bookmark-end text:name="finanzieller_schaden_durch_gewissenlosigkeit_und_betrug"/></text:h>
      <text:p text:style-name="Text_20_body">Nachdem wir den Umzug bereits unbeschadet überstanden sahen, haben uns zwei Vorfälle in den ersten Monaten des Jahres ordentlich aus der Bahn geworfen. Der grob fahrlässige Umgang ehemals Aktiver mit einem gemieteten Fahrzeug hat zu einem Schaden in beträchtlicher Höhe geführt. Teilweiser Schadensersatz wurde lediglich durch einen der beiden Beteiligten geleistet. </text:p>
      <text:p text:style-name="Text_20_body">Ebenfalls erheblicher Schaden kam durch den vorsätzlich Betrug eines anderen ehemals Aktiven zustande. <text:span text:style-name="Strong_20_Emphasis">Der Gesamtschaden in beiden Fällen beläuft sich auf ca. 8.000 - 9.000 €.</text:span> Im Falle des Betrugs prüfen wir derzeit rechtliche Schritte zur Durchsetzung unserer Ansprüche. Die Zwischenfälle haben uns ordentlich ins Schleudern gebracht. Eine Zeit lang sah es aus, als würden wir Schiffbruch erleiden. Durch den Verkauf unserer Sanitärcontainer und einem radikalen Sparkurs konnten wir vorerst das Schlimmste abwenden. </text:p>
      <text:p text:style-name="Text_20_body">Der gewünschte Senkrechtstart an der Wagenhalle wurde jedoch effektiv verhindert. Finanziell sind wir noch nicht über den Berg und müssen schnell finanzielle Zuflüsse finden, um die Krise hinter uns zu lassen. In  bestimmten Bereichen sehen wir uns in Zukunft gezwungen, Zugangsoffenheit und Transparenz zu überdenken und Konsequenzen aus dieser Erfahrung zu ziehen. </text:p>
      <text:h text:style-name="Heading_20_2" text:outline-level="2"><text:bookmark-start text:name="foerderantraege"/>Förderanträge<text:bookmark-end text:name="foerderantraege"/></text:h>
      <text:p text:style-name="Text_20_body">Durch Förderanträge haben wir versucht, Mittel für wichtige geplante Ausbauprojekte zu beschaffen und den finanziellen Engpass abzufedern. </text:p>
      <text:h text:style-name="Heading_20_3" text:outline-level="3"><text:bookmark-start text:name="what_s_sub"/>"What's Sub"<text:bookmark-end text:name="what_s_sub"/></text:h>
      <text:p text:style-name="Text_20_body"><draw:frame draw:style-name="medialeft" draw:name="What's Sub Legend" text:anchor-type="paragraph" draw:z-index="0" svg:width="1.984375cm"><draw:text-box><text:p text:style-name="legendcenter"><draw:frame draw:style-name="medialeft" draw:name="What's Sub" text:anchor-type="paragraph" draw:z-index="0" svg:width="1.984375cm" svg:height="" svg:rel-height="100%"><draw:image xlink:href="http://whatsub-stuttgart.de/wp-content/uploads/2016/03/whatsub_logo_standard.png" xlink:type="simple" xlink:show="embed" xlink:actuate="onLoad"/></draw:frame>What's Sub</text:p></draw:text-box></draw:frame> Keinen Erfolg brachte dieses Vorhaben im Falle der vielversprechenden „What's sub“ - Projektförderung der „Hochschule für Technik“ und des „Amts für Stadtplanung und Stadterneuerung“. </text:p>
      <text:p text:style-name="Text_20_body"><draw:frame draw:style-name="medialeft" draw:name="Kartografische Darstellung &quot;Kultur &amp; Zwischennutzungen&quot; des Amts für Stadtplanung und Stadterneuerung Legend" text:anchor-type="paragraph" draw:z-index="0" svg:width="2.38125cm"><draw:text-box><text:p text:style-name="legendcenter"><draw:frame draw:style-name="medialeft" draw:name="Kartografische Darstellung &quot;Kultur &amp; Zwischennutzungen&quot; des Amts für Stadtplanung und Stadterneuerung" text:anchor-type="paragraph" draw:z-index="0" svg:width="2.38125cm" svg:height="1.79916666667cm"><draw:image xlink:href="Pictures/27814525e33382a2d7d8f5911c388077.jpg" xlink:type="simple" xlink:show="embed" xlink:actuate="onLoad"/></draw:frame>Kartografische Darstellung "Kultur &amp; Zwischennutzungen" des Amts für Stadtplanung und Stadterneuerung</text:p></draw:text-box></draw:frame> Letzterem war contain't nicht einmal die  Erwähnung in seiner aktuellen kartografischen Darstellung von „Kultur &amp; Zwischennutzungen“ beim Forum Rosenstein im Rathaus wert (Foto links) während langjährig beendete Zwischennutzungen wie „Utopia Parkway“ oder das Wilhelmspalais hervorgehoben wurden. </text:p>
      <text:h text:style-name="Heading_20_3" text:outline-level="3"><text:bookmark-start text:name="aktiv_vor_ort_von_unitymedia"/>"Aktiv vor Ort" von "Unitymedia"<text:bookmark-end text:name="aktiv_vor_ort_von_unitymedia"/></text:h>
      <text:p text:style-name="Text_20_body"><draw:frame draw:style-name="medialeft" draw:name="unitymedia_logo Legend" text:anchor-type="paragraph" draw:z-index="0" svg:width="1.984375cm"><draw:text-box><text:p text:style-name="legendcenter"><draw:frame draw:style-name="medialeft" draw:name="unitymedia_logo" text:anchor-type="paragraph" draw:z-index="0" svg:width="1.984375cm" svg:height="1.48166666667cm"><draw:image xlink:href="Pictures/35793c1a7924e769358ba3b4ae687489.jpg" xlink:type="simple" xlink:show="embed" xlink:actuate="onLoad"/></draw:frame>unitymedia_logo</text:p></draw:text-box></draw:frame>Völlig unerwartet - weil mit ca. zweijähriger Verspätung - erreichte uns kürzlich eine echte Überraschung: 1000 € Förderung durch das Programm „Aktiv vor Ort“ des Kabelnetzbetreibers Unitymedia. <text:span text:style-name="Strong_20_Emphasis">Ein herzliches Dankeschön an dieser Stelle an </text:span>Unitymedia<text:span text:style-name="Strong_20_Emphasis"> und unser Vereinsmitglied Ralf Sandner</text:span>, der sich für diese Projektförderung stark gemacht hat.</text:p>
      <text:h text:style-name="Heading_20_2" text:outline-level="2"><text:bookmark-start text:name="presse_medien"/>Presse &amp; Medien<text:bookmark-end text:name="presse_medien"/></text:h>
      <text:p text:style-name="Text_20_body"><draw:frame draw:style-name="medialeft" draw:name="schloss-post.com Legend" text:anchor-type="paragraph" draw:z-index="0" svg:width="2.64583333333cm"><draw:text-box><text:p text:style-name="legendcenter"><draw:frame draw:style-name="medialeft" draw:name="schloss-post.com" text:anchor-type="paragraph" draw:z-index="0" svg:width="2.64583333333cm" svg:height="0.767291666667cm"><draw:image xlink:href="Pictures/0d4c37169ea795f8a6d834934f1e2989.png" xlink:type="simple" xlink:show="embed" xlink:actuate="onLoad"/></draw:frame>schloss-post.com</text:p></draw:text-box></draw:frame>In der Reihe <text:span text:style-name="Strong_20_Emphasis"><text:a xlink:type="simple" xlink:href="http://schloss-post.com/category/experimental-spaces/">"Experimental Spaces"</text:a></text:span> über Stuttgarter Off-Spaces von Paula Kohlmann und Judith Engel ist das Interview <text:span text:style-name="Strong_20_Emphasis"><text:a xlink:type="simple" xlink:href="http://schloss-post.com/flexibility-as-a-parameter/">"Flexibility as a parameter"</text:a></text:span> mit Marco Trotta von contain't in englischer Sprache erschienen. </text:p>
      <text:p text:style-name="Horizontal_20_Line"/>
      <text:p text:style-name="Text_20_body"><draw:frame draw:style-name="medialeft" draw:name="re.flect Legend" text:anchor-type="paragraph" draw:z-index="0" svg:width="2.64583333333cm"><draw:text-box><text:p text:style-name="legendcenter"><draw:frame draw:style-name="medialeft" draw:name="re.flect" text:anchor-type="paragraph" draw:z-index="0" svg:width="2.64583333333cm" svg:height="" svg:rel-height="100%"><draw:image xlink:href="http://brandnew.reflect.de/wp-content/uploads/2015/10/logo_reflect_unterzeile_100k.png" xlink:type="simple" xlink:show="embed" xlink:actuate="onLoad"/></draw:frame>re.flect</text:p></draw:text-box></draw:frame><text:span text:style-name="Strong_20_Emphasis"><text:a xlink:type="simple" xlink:href="http://www.reflect.de/containt-geht-in-die-zweite-runde/">Drei Fragen zum contain't - Relaunch</text:a></text:span> - kurz und knackig beantwortet, gibt es im re.flect - Magazin.</text:p>
      <text:p text:style-name="Horizontal_20_Line"/>
      <text:p text:style-name="Text_20_body"><draw:frame draw:style-name="medialeft" draw:name="kontextwochenzeitung Legend" text:anchor-type="paragraph" draw:z-index="0" svg:width="2.64583333333cm"><draw:text-box><text:p text:style-name="legendcenter"><draw:frame draw:style-name="medialeft" draw:name="kontextwochenzeitung" text:anchor-type="paragraph" draw:z-index="0" svg:width="2.64583333333cm" svg:height="" svg:rel-height="100%"><draw:image xlink:href="http://www.kontextwochenzeitung.de/fileadmin/templates/kontext/images/logos/logo_gross_ktwz.png" xlink:type="simple" xlink:show="embed" xlink:actuate="onLoad"/></draw:frame>kontextwochenzeitung</text:p></draw:text-box></draw:frame> Wo die Kultur in Stuttgart sitzt, fragt Hans D. Christ - der Leiter des Württembergischen Kunstvereins - treffend in seinem <text:span text:style-name="Strong_20_Emphasis"><text:a xlink:type="simple" xlink:href="http://www.kontextwochenzeitung.de/kultur/275/und-wo-sitzt-die-kultur-3749.html">Gastbeitrag in der Kontextwochenzeitung</text:a></text:span> vom 6.7.20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