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9d6f23ab316fa0795317684039f4a41.jpg"/>
  <manifest:file-entry manifest:media-type="image/jpeg" manifest:full-path="Pictures/12833e625ac0eb194aefaf01221f3615.jpg"/>
  <manifest:file-entry manifest:media-type="image/jpeg" manifest:full-path="Pictures/156e5a37e6110072d69719ef28ba03a4.jpeg"/>
  <manifest:file-entry manifest:media-type="image/jpeg" manifest:full-path="Pictures/6f83f462c24255860ba2faa745e0fbf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iki.containt.org/doku.php?id=public:ateliergemeinschaft">Zur Übersicht Ateliergemeinschaft</text:a></text:span></text:p>
      <text:h text:style-name="Heading_20_1" text:outline-level="1"><text:bookmark-start text:name="basics"/>Basics<text:bookmark-end text:name="basics"/></text:h>
      <text:h text:style-name="Heading_20_3" text:outline-level="3"><text:bookmark-start text:name="landungsmoeglichkeiten"/>Landungsmöglichkeiten<text:bookmark-end text:name="landungsmoeglichkeiten"/></text:h>
      <text:p text:style-name="Text_20_body"><text:span text:style-name="Strong_20_Emphasis"> Folgende Landungsmöglichkeiten sind bei contain't geplant: </text:span></text:p>
      <text:p text:style-name="Text_20_body"><draw:frame draw:style-name="mediacenter" draw:name="Landungsmöglichkeiten Legend" text:anchor-type="paragraph" draw:z-index="0" svg:width="21.1666666667cm" style:rel-width="100%"><draw:text-box><text:p text:style-name="legendcenter"><draw:frame draw:style-name="mediacenter" draw:name="Landungsmöglichkeiten" text:anchor-type="paragraph" draw:z-index="0" svg:width="21.1666666667cm" style:rel-width="100%" svg:height="14.9754166667cm" style:rel-height="scale"><draw:image xlink:href="Pictures/29d6f23ab316fa0795317684039f4a41.jpg" xlink:type="simple" xlink:show="embed" xlink:actuate="onLoad"/></draw:frame>Landungsmöglichkeiten</text:p></draw:text-box></draw:frame></text:p>
      <text:h text:style-name="Heading_20_3" text:outline-level="3"><text:bookmark-start text:name="gelaende-analyse"/>Gelände-Analyse:<text:bookmark-end text:name="gelaende-analyse"/></text:h>
      <text:p text:style-name="Text_20_body"><text:span text:style-name="Strong_20_Emphasis">Die Einteilung in Bereiche nach Lautstärke, Lichtverhältniss oder Synergie-Chancen wir der konkreten Kopplung von inhaltlichen Nutzungen an bestimmte Parzellen vorgezogen.</text:span></text:p>
      <text:p text:style-name="Text_20_body"><draw:frame draw:style-name="media" draw:name="Bereiche im Kreativgelände Legend" text:anchor-type="as-char" draw:z-index="0" svg:width="7.9375cm"><draw:text-box><text:p text:style-name="legendcenter"><draw:frame draw:style-name="media" draw:name="Bereiche im Kreativgelände" text:anchor-type="as-char" draw:z-index="0" svg:width="7.9375cm" svg:height="5.60916666667cm"><draw:image xlink:href="Pictures/12833e625ac0eb194aefaf01221f3615.jpg" xlink:type="simple" xlink:show="embed" xlink:actuate="onLoad"/></draw:frame>Bereiche im Kreativgelände</text:p></draw:text-box></draw:frame> <draw:frame draw:style-name="media" draw:name="Bereiche im Kreativgelände Legend" text:anchor-type="as-char" draw:z-index="0" svg:width="7.9375cm"><draw:text-box><text:p text:style-name="legendcenter"><draw:frame draw:style-name="media" draw:name="Bereiche im Kreativgelände" text:anchor-type="as-char" draw:z-index="0" svg:width="7.9375cm" svg:height="5.60916666667cm"><draw:image xlink:href="Pictures/156e5a37e6110072d69719ef28ba03a4.jpeg" xlink:type="simple" xlink:show="embed" xlink:actuate="onLoad"/></draw:frame>Bereiche im Kreativgelände</text:p></draw:text-box></draw:frame> <draw:frame draw:style-name="media" draw:name="Bereiche im Kreativgelände Legend" text:anchor-type="as-char" draw:z-index="0" svg:width="7.9375cm"><draw:text-box><text:p text:style-name="legendcenter"><draw:frame draw:style-name="media" draw:name="Bereiche im Kreativgelände" text:anchor-type="as-char" draw:z-index="0" svg:width="7.9375cm" svg:height="5.60916666667cm"><draw:image xlink:href="Pictures/6f83f462c24255860ba2faa745e0fbfc.jpeg" xlink:type="simple" xlink:show="embed" xlink:actuate="onLoad"/></draw:frame>Bereiche im Kreativgeländ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