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5b54d37f115f16ceaac8a908006ba598.jpg"/>
  <manifest:file-entry manifest:media-type="image/jpeg" manifest:full-path="Pictures/b67ce93078c990d3aa8f6331adf68332.jpg"/>
  <manifest:file-entry manifest:media-type="image/jpeg" manifest:full-path="Pictures/8e409631e30159b131c9e87b419cdbbf.jpg"/>
  <manifest:file-entry manifest:media-type="image/jpeg" manifest:full-path="Pictures/737e1136e8e5373adb757df77880b384.jpg"/>
  <manifest:file-entry manifest:media-type="image/jpeg" manifest:full-path="Pictures/d03731785748cf68860fa04600bd40e7.jpg"/>
  <manifest:file-entry manifest:media-type="image/jpeg" manifest:full-path="Pictures/2d24ae877db6a1317bb010829d3d628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a xlink:type="simple" xlink:href="http://wiki.containt.org/doku.php?id=public:newsletter_2016_1">Zum nächsten Newsletter</text:a></text:span></text:p>
      <text:h text:style-name="Heading_20_2" text:outline-level="2"><text:bookmark-start text:name="inoffizielle_uebergabe_der_unterschriften"/>Inoffizielle Übergabe der Unterschriften<text:bookmark-end text:name="inoffizielle_uebergabe_der_unterschriften"/></text:h>
      <text:p text:style-name="Text_20_body">Nach dem Jahreswechsel und Weihnachtstrubel melden wir uns wie versprochen zurück aus der Versenkung. Parallel zum Rückbau auf unserem Areal ist auch die letzte Weihnachtsdeko vom Rathausplatz verschwunden. Ein guter Augenblick für uns, wieder ins Stadtverschönerungsbusiness einzusteigen und gleichzeitig das Spotlight auf die richtigen Themen zu lenken.</text:p>
      <text:p text:style-name="Text_20_body"><draw:frame draw:style-name="media" draw:name="  Legend" text:anchor-type="as-char" draw:z-index="0" svg:width="7.9375cm"><draw:text-box><text:p text:style-name="legendcenter"><draw:frame draw:style-name="media" draw:name=" " text:anchor-type="as-char" draw:z-index="0" svg:width="7.9375cm" svg:height="5.29166666667cm"><draw:image xlink:href="Pictures/5b54d37f115f16ceaac8a908006ba598.jpg" xlink:type="simple" xlink:show="embed" xlink:actuate="onLoad"/></draw:frame> </text:p></draw:text-box></draw:frame> <draw:frame draw:style-name="media" draw:name="" text:anchor-type="as-char" draw:z-index="0" svg:width="7.9375cm" svg:height="5.29166666667cm"><draw:image xlink:href="Pictures/b67ce93078c990d3aa8f6331adf68332.jpg" xlink:type="simple" xlink:show="embed" xlink:actuate="onLoad"/></draw:frame> <draw:frame draw:style-name="media" draw:name="  Legend" text:anchor-type="as-char" draw:z-index="0" svg:width="7.9375cm"><draw:text-box><text:p text:style-name="legendcenter"><draw:frame draw:style-name="media" draw:name=" " text:anchor-type="as-char" draw:z-index="0" svg:width="7.9375cm" svg:height="5.29166666667cm"><draw:image xlink:href="Pictures/8e409631e30159b131c9e87b419cdbbf.jpg" xlink:type="simple" xlink:show="embed" xlink:actuate="onLoad"/></draw:frame> </text:p></draw:text-box></draw:frame></text:p>
      <text:p text:style-name="Text_20_body">Mit einer Projektion aller Unterschriften, sowie interessanter Zitate auf dem Rathaus haben wir gestern Oberbürgermeister Fritz Kuhn an seine eigenen kulturpolitischen Pläne erinnert und das Problem dorthin getragen, wo es gelöst werden muss. Wer „Chancen für neue, innovative Projekte“ auf „ Stadtbrachen und Freiräumen“ ankündigt, muss seine Politik auch an den Ergebnissen messen lassen. </text:p>
      <text:p text:style-name="Text_20_body"><draw:frame draw:style-name="media" draw:name="  Legend" text:anchor-type="as-char" draw:z-index="0" svg:width="7.9375cm"><draw:text-box><text:p text:style-name="legendcenter"><draw:frame draw:style-name="media" draw:name=" " text:anchor-type="as-char" draw:z-index="0" svg:width="7.9375cm" svg:height="5.29166666667cm"><draw:image xlink:href="Pictures/737e1136e8e5373adb757df77880b384.jpg" xlink:type="simple" xlink:show="embed" xlink:actuate="onLoad"/></draw:frame> </text:p></draw:text-box></draw:frame> <draw:frame draw:style-name="media" draw:name="" text:anchor-type="as-char" draw:z-index="0" svg:width="7.9375cm" svg:height="5.29166666667cm"><draw:image xlink:href="Pictures/d03731785748cf68860fa04600bd40e7.jpg" xlink:type="simple" xlink:show="embed" xlink:actuate="onLoad"/></draw:frame> <draw:frame draw:style-name="media" draw:name="  Legend" text:anchor-type="as-char" draw:z-index="0" svg:width="7.9375cm"><draw:text-box><text:p text:style-name="legendcenter"><draw:frame draw:style-name="media" draw:name=" " text:anchor-type="as-char" draw:z-index="0" svg:width="7.9375cm" svg:height="5.29166666667cm"><draw:image xlink:href="Pictures/2d24ae877db6a1317bb010829d3d6289.jpg" xlink:type="simple" xlink:show="embed" xlink:actuate="onLoad"/></draw:frame> </text:p></draw:text-box></draw:frame></text:p>
      <text:p text:style-name="Text_20_body">Zusammen mit zahlreichen Kreativen und Kulturschaffenden der Stadt, Vereinsmitgliedern, einem treuen Publikum und <text:span text:style-name="Strong_20_Emphasis"><text:a xlink:type="simple" xlink:href="https://www.openpetition.de/petition/online/jetzt-den-fortbestand-von-containt-e-v-in-neuen-raeumen-sichern">7318 Unterzeichner_innen unserer Petition</text:a></text:span> erwarten wir eine persönliche Entgegennahme der Unterschriften durch den Oberbürgermeister und konstruktive und offene Gespräche über schnelle Alternativen für contain't. Mit dem Auslaufen des Mietvertrags hat sich nichts erledigt, wir fangen gerade erst an!</text:p>
      <text:h text:style-name="Heading_20_2" text:outline-level="2"><text:bookmark-start text:name="in_der_projektion_verwendete_zitate"/>In der Projektion verwendete Zitate:<text:bookmark-end text:name="in_der_projektion_verwendete_zitate"/></text:h>
      <text:h text:style-name="Heading_20_3" text:outline-level="3"><text:bookmark-start text:name="fritz_kuhn_im_re.flect_-_magazin_24.02.2013"/>Fritz Kuhn im re.flect - Magazin, 24.02.2013<text:bookmark-end text:name="fritz_kuhn_im_re.flect_-_magazin_24.02.2013"/></text:h>
      <text:p text:style-name="Text_20_body">.
<draw:a xlink:type="simple" xlink:href="http://www.reflect.de/4-fragen-an-fritz-kuhn/"/><text:span text:style-name="Emphasis">Wir haben eine tolle Kulturszene – nicht nur Hochkultur sondern auch eine Subkultur mit witzigen Ideen für Film, Musik und Design. Doch diese Subkultur braucht Platz, um sich zu entfalten. Wir dürfen Sie nicht als Stiefkind behandeln, denn Kultur wächst am besten von unten nach.“</text:span></text:p>
      <text:p text:style-name="Text_20_body">.</text:p>
      <text:h text:style-name="Heading_20_3" text:outline-level="3"><text:bookmark-start text:name="magazin_stadtpilot_des_bundesinstituts_fuer_bau-_stadt-_und_raumforschung_september_2015"/>Magazin "stadt:pilot" des Bundesinstituts für Bau-, Stadt- und Raumforschung, September 2015:<text:bookmark-end text:name="magazin_stadtpilot_des_bundesinstituts_fuer_bau-_stadt-_und_raumforschung_september_2015"/></text:h>
      <text:p text:style-name="Text_20_body">.
<draw:a xlink:type="simple" xlink:href="http://www.bbsr.bund.de/BBSR/DE/Veroeffentlichungen/StadtPilot/2015/DL_stadtpilot_10_2015.pdf?__blob=publicationFile&amp;v=1"/><text:span text:style-name="Emphasis">„Der gemeinnützige Verein contain’t bringt frischen Wind in die Stadt. Mit Musik, Kunst, Performance, Theorie, Workshops und Festivals belebt contain’t derzeit den alten Güterbahnhof in Stuttgart. Ob im Frachtcontainer, Holzbau, Zelt: contain’t bleibt startklar für den nächsten Umzug- in eine lebhafte Stadtkultur von morgen.“</text:span></text:p>
      <text:p text:style-name="Text_20_body">.</text:p>
      <text:h text:style-name="Heading_20_3" text:outline-level="3"><text:bookmark-start text:name="stellungnahme_des_gemeinderats_zu_unserem_vorschlag_im_buergerhaushalt_2016"/>Stellungnahme des Gemeinderats zu unserem Vorschlag im Bürgerhaushalt 2016<text:bookmark-end text:name="stellungnahme_des_gemeinderats_zu_unserem_vorschlag_im_buergerhaushalt_2016"/></text:h>
      <text:p text:style-name="Text_20_body">.
<draw:a xlink:type="simple" xlink:href="https://www.buergerhaushalt-stuttgart.de/Vorschlag/13470"/><text:span text:style-name="Emphasis">„Die Verwaltung ist auf der Suche nach einem Ersatzstandort und unterstützt den Verein im Rahmen der bestehenden Möglichkeiten.“</text:span></text:p>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